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Lucida Sans1" svg:font-family="'Lucida 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text-properties officeooo:rsid="0002a147" officeooo:paragraph-rsid="0002a147"/>
    </style:style>
    <style:style style:name="P2" style:family="paragraph" style:parent-style-name="Standard">
      <style:text-properties fo:font-size="16pt" officeooo:rsid="0002a147" officeooo:paragraph-rsid="0002a147" style:font-size-asian="16pt" style:font-size-complex="16pt"/>
    </style:style>
    <style:style style:name="P3" style:family="paragraph" style:parent-style-name="Standard">
      <style:text-properties fo:font-size="16pt" officeooo:rsid="00046104" officeooo:paragraph-rsid="00046104" style:font-size-asian="16pt" style:font-size-complex="16pt"/>
    </style:style>
    <style:style style:name="P4" style:family="paragraph" style:parent-style-name="Standard">
      <style:text-properties fo:font-size="16pt" officeooo:rsid="0005d516" officeooo:paragraph-rsid="0005d516" style:font-size-asian="16pt" style:font-size-complex="16pt"/>
    </style:style>
    <style:style style:name="P5" style:family="paragraph" style:parent-style-name="Standard">
      <style:text-properties fo:font-size="16pt" officeooo:rsid="00093e42" officeooo:paragraph-rsid="00093e42" style:font-size-asian="16pt" style:font-size-complex="16pt"/>
    </style:style>
    <style:style style:name="P6" style:family="paragraph" style:parent-style-name="Standard">
      <style:text-properties fo:font-size="16pt" officeooo:rsid="0009eecb" officeooo:paragraph-rsid="0009eecb" style:font-size-asian="16pt" style:font-size-complex="16pt"/>
    </style:style>
    <style:style style:name="P7" style:family="paragraph" style:parent-style-name="Standard">
      <style:text-properties fo:font-size="16pt" officeooo:rsid="000b0e7c" officeooo:paragraph-rsid="000b0e7c" style:font-size-asian="16pt" style:font-size-complex="16pt"/>
    </style:style>
    <style:style style:name="P8" style:family="paragraph" style:parent-style-name="Standard">
      <style:text-properties fo:font-size="16pt" style:text-underline-style="none" officeooo:rsid="00046104" officeooo:paragraph-rsid="00046104" style:font-size-asian="16pt" style:font-size-complex="16pt"/>
    </style:style>
    <style:style style:name="P9" style:family="paragraph" style:parent-style-name="Standard">
      <style:text-properties officeooo:rsid="0003e42f" officeooo:paragraph-rsid="0003e42f"/>
    </style:style>
    <style:style style:name="P10" style:family="paragraph" style:parent-style-name="Standard">
      <style:text-properties officeooo:rsid="00046104" officeooo:paragraph-rsid="00046104"/>
    </style:style>
    <style:style style:name="P11" style:family="paragraph" style:parent-style-name="Standard">
      <style:text-properties officeooo:paragraph-rsid="0005d516"/>
    </style:style>
    <style:style style:name="P12" style:family="paragraph" style:parent-style-name="Standard">
      <style:text-properties officeooo:paragraph-rsid="00093e42"/>
    </style:style>
    <style:style style:name="P13" style:family="paragraph" style:parent-style-name="Standard">
      <style:text-properties fo:font-size="16pt" officeooo:rsid="0002a147" officeooo:paragraph-rsid="00093e42" style:font-size-asian="16pt" style:font-size-complex="16pt"/>
    </style:style>
    <style:style style:name="P14" style:family="paragraph" style:parent-style-name="Standard">
      <style:text-properties fo:font-size="16pt" officeooo:rsid="000b0e7c" officeooo:paragraph-rsid="000b0e7c" style:font-size-asian="16pt" style:font-size-complex="16pt"/>
    </style:style>
    <style:style style:name="P15" style:family="paragraph" style:parent-style-name="Standard">
      <style:text-properties fo:font-size="16pt" officeooo:rsid="000d24ca" officeooo:paragraph-rsid="000d24ca" style:font-size-asian="16pt" style:font-size-complex="16pt"/>
    </style:style>
    <style:style style:name="P16" style:family="paragraph" style:parent-style-name="Standard">
      <style:text-properties officeooo:paragraph-rsid="000b0e7c"/>
    </style:style>
    <style:style style:name="T1" style:family="text">
      <style:text-properties fo:font-size="16pt" style:font-size-asian="16pt" style:font-size-complex="16pt"/>
    </style:style>
    <style:style style:name="T2" style:family="text">
      <style:text-properties fo:font-size="16pt" officeooo:rsid="0002a147" style:font-size-asian="16pt" style:font-size-complex="16pt"/>
    </style:style>
    <style:style style:name="T3" style:family="text">
      <style:text-properties fo:font-size="16pt" officeooo:rsid="0003e42f" style:font-size-asian="16pt" style:font-size-complex="16pt"/>
    </style:style>
    <style:style style:name="T4" style:family="text">
      <style:text-properties fo:font-size="16pt" officeooo:rsid="00046104" style:font-size-asian="16pt" style:font-size-complex="16pt"/>
    </style:style>
    <style:style style:name="T5" style:family="text">
      <style:text-properties fo:font-size="16pt" officeooo:rsid="0005d516" style:font-size-asian="16pt" style:font-size-complex="16pt"/>
    </style:style>
    <style:style style:name="T6" style:family="text">
      <style:text-properties fo:font-size="16pt" officeooo:rsid="0008741c" style:font-size-asian="16pt" style:font-size-complex="16pt"/>
    </style:style>
    <style:style style:name="T7" style:family="text">
      <style:text-properties fo:font-size="16pt" officeooo:rsid="00093e42" style:font-size-asian="16pt" style:font-size-complex="16pt"/>
    </style:style>
    <style:style style:name="T8" style:family="text">
      <style:text-properties fo:font-size="16pt" officeooo:rsid="000ccd8a" style:font-size-asian="16pt" style:font-size-complex="16pt"/>
    </style:style>
    <style:style style:name="T9" style:family="text">
      <style:text-properties fo:font-size="16pt" officeooo:rsid="000d24ca" style:font-size-asian="16pt" style:font-size-complex="16pt"/>
    </style:style>
    <style:style style:name="T10" style:family="text">
      <style:text-properties fo:font-size="16pt" officeooo:rsid="000b0e7c" style:font-size-asian="16pt" style:font-size-complex="16pt"/>
    </style:style>
    <style:style style:name="T11" style:family="text">
      <style:text-properties officeooo:rsid="0003e42f"/>
    </style:style>
    <style:style style:name="T12" style:family="text">
      <style:text-properties officeooo:rsid="000b0e7c"/>
    </style:style>
    <style:style style:name="T13" style:family="text">
      <style:text-properties officeooo:rsid="000ccd8a"/>
    </style:style>
    <style:style style:name="T14" style:family="text">
      <style:text-properties officeooo:rsid="000d24ca"/>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La grande liquidation !</text:p>
      <text:p text:style-name="P2"/>
      <text:p text:style-name="P2">De qui, de quoi, pour qui, pourquoi ?</text:p>
      <text:p text:style-name="P2">D’un peuple martyr, occupé militairement par des européens qui <text:span text:style-name="T11">se</text:span> revendiquent <text:span text:style-name="T11">d’</text:span>une appartenance religieuse hébraïque.</text:p>
      <text:p text:style-name="P2">Qui, au nom d’un passé inventé, se disent les héritiers de ce petit</text:p>
      <text:p text:style-name="P12"><text:span text:style-name="T2">bout de terre qu’un Dieu, que personne n’a jamais </text:span><text:span text:style-name="T3">vu</text:span><text:span text:style-name="T2">, </text:span><text:span text:style-name="T7">ni entendu, </text:span><text:span text:style-name="T2">a refilé</text:span></text:p>
      <text:p text:style-name="P13">à leurs supposés aïeux. </text:p>
      <text:p text:style-name="P1"><text:span text:style-name="T1">Alors que ces tartarins coloniaux ne descendent de rien d’autre que des convertis, de l’Est européen, par la vo</text:span><text:span text:style-name="T6">ix</text:span><text:span text:style-name="T1"> d’un souverain, il faut bien le dire, </text:span><text:span text:style-name="T7">total </text:span><text:span text:style-name="T1">barjot.</text:span></text:p>
      <text:p text:style-name="P9"><text:span text:style-name="T1">Ceci déposé au pied de l’autel de la c</text:span><text:span text:style-name="T6">o</text:span><text:span text:style-name="T1">nnerie, bénie soit- elle, dans cette colonie européenne en Palestine, la dernière du genre dans le monde, </text:span><text:span text:style-name="T4">un</text:span></text:p>
      <text:p text:style-name="P3">colon plus colon tu meurs, un Ben Gvir de la casquette, cogite sous sa kipa vert de gris, de foutre hors de Gaza, une sorte de village gaulois qui résiste encore et toujours à l’envahisseur sioniste, tous <text:span text:style-name="T14">s</text:span>es habitants, deux millions, à la louche, pour on ne sait où, ni pourquoi, ni comment, mais.</text:p>
      <text:p text:style-name="P8">Quelque chose qui ressemblerait à une deuxième Nakba, en plus dingo.</text:p>
      <text:p text:style-name="P8">Au lieu de 800 000 palestiniens virés manu militari de leurs villes et de leurs village, deux millions.</text:p>
      <text:p text:style-name="P8">La compta, semble son dada à ce bas de plafond religieux ultra.</text:p>
      <text:p text:style-name="P8">Pour les nous autres, mécréants basiques, la religion, toutes les religions, ce n’est rien que « caca bouilla » <text:span text:style-name="T14">et </text:span>compagnie des chemins de fer du troisième reich.</text:p>
      <text:p text:style-name="P3">Par une analogie, sans le faire exprès, avec les trains de la déportation.</text:p>
      <text:p text:style-name="P3">En sortira-t’on un jour ?</text:p>
      <text:p text:style-name="P10"><text:span text:style-name="T1">Qui ne sera p</text:span><text:span text:style-name="T6">a</text:span><text:span text:style-name="T1">s fait comme les autres.</text:span></text:p>
      <text:p text:style-name="P3">Un gros, gros, mais alors gros doute me tirlipote.</text:p>
      <text:p text:style-name="P4">Pas une première bavure pour ce pignouf suprématiste sioniste.</text:p>
      <text:p text:style-name="P4">Qui préconise aussi d’assassiner 30 à 40 gazaouis par nuit.</text:p>
      <text:p text:style-name="P11"><text:span text:style-name="T5">Qui a bien rigolé, dans un passé très récent, en humiliant </text:span><text:span text:style-name="T6">et</text:span><text:span text:style-name="T5"> laissant tabasser et torturer les militants pacifistes de la Flo</text:span><text:span text:style-name="T9">t</text:span><text:span text:style-name="T5">tille pour Gaza.</text:span></text:p>
      <text:p text:style-name="P4">Et qui soutient, bien sûr, les exactions de colons religieux, (encore eux), </text:p>
      <text:p text:style-name="P4">envers les habitants de la Cisjordanie.</text:p>
      <text:p text:style-name="P4">Pour rappel, cinq cent milles colons illégaux juifs, pour deux millions de Palestiniens <text:span text:style-name="T14">musulmans chrétiens, </text:span>habitants ancestraux de ces terres.</text:p>
      <text:p text:style-name="P4"><text:span text:style-name="T14">Et t</text:span>ous les jours des tentatives de nouvelles implantations illégales en maltraitants les populations arabes de ce territoire.</text:p>
      <text:p text:style-name="P11"><text:soft-page-break/><text:span text:style-name="T5">Maisons détruites, plantations d’oliviers </text:span><text:span text:style-name="T8">et </text:span><text:span text:style-name="T5">autres vergers de fruitiers saccagés, pour priver leurs propriétaires palestiniens de subsist</text:span><text:span text:style-name="T6">ance</text:span><text:span text:style-name="T5">.</text:span></text:p>
      <text:p text:style-name="P4">Le pire, avec un travaillé du chapeau type Ben Gvir, à se ramener la mort.</text:p>
      <text:p text:style-name="P5">Et le suprématiste orange de la maison blanche, toujours aussi allant, qui</text:p>
      <text:p text:style-name="P5">fait des plans sur la comète pour f<text:span text:style-name="T14">eindre</text:span> de mettre un terme aux carnages subis par la population de Palestine.</text:p>
      <text:p text:style-name="P5">Un « agité du bocal » surtout. <text:s/></text:p>
      <text:p text:style-name="P5">Une insulte politicienne un peu défraîchie que je ripoline.</text:p>
      <text:p text:style-name="P6">L’usure ne fait rien à l’affaire.</text:p>
      <text:p text:style-name="P6">Je maîtrise mal le vocabulaire populaire actuel.</text:p>
      <text:p text:style-name="P6">Et pas vraiment le talent pour l’apprendre.</text:p>
      <text:p text:style-name="P6">Mais tant que les survivants de ma génération continueront de respirer, l’académie peut se rassurer.</text:p>
      <text:p text:style-name="P6">Qui devrait se secouer l’habit vert et s’exprimer sur la tragédie palestinienne.</text:p>
      <text:p text:style-name="P6">Ainsi que l’académie des beaux arts, ainsi que toutes les têtes d’oeuf de</text:p>
      <text:p text:style-name="P6">la France « Liberté, égalité, fraternité ».</text:p>
      <text:p text:style-name="P6">Si ceux qui sont en décharge des institutions roupillent dans les ministères et dans les assemblées, y’a des paroles à prendre.</text:p>
      <text:p text:style-name="P6">Pour la survie d’un pays, d’une culture, d’où sont nées les trois religions du livre, heu, pas le mieux à évoquer.</text:p>
      <text:p text:style-name="P6">Que pour preuve, la première des ces religions, se prend les pattes dans </text:p>
      <text:p text:style-name="P6">les pages de l’histoire sainte, en bafouant <text:span text:style-name="T12">tout ce qu’elle prétend apporter</text:span></text:p>
      <text:p text:style-name="P7">à l’humanité.</text:p>
      <text:p text:style-name="P7">En se dévoyant par la colonisation et le génocide d’un peuple.</text:p>
      <text:p text:style-name="P7">Mais rien de surprenant ou d’inhabituel dans cette bavure confessionnelle.</text:p>
      <text:p text:style-name="P7">La deuxième religion du livre, chrétienne, a, au nom des évangiles, revus et corrigés par la mort de millions d’humains. </text:p>
      <text:p text:style-name="P7">Au prétexte fallacieux de la conversion, qui se traduit par le consentement à la subordination.</text:p>
      <text:p text:style-name="P7">Sinon, on raccourcit.</text:p>
      <text:p text:style-name="P7">Avec, en prime la torture.</text:p>
      <text:p text:style-name="P7">Le bûcher.</text:p>
      <text:p text:style-name="P16"><text:span text:style-name="T10">Et tout un catalogue de sévices trop </text:span><text:span text:style-name="T9">pourris</text:span><text:span text:style-name="T10"> à énumérer.</text:span></text:p>
      <text:p text:style-name="P7">Suffit pour s’en faire une idée la plus juste possible, de s’informer sur le comportement des colonisateurs de la Palestine.</text:p>
      <text:p text:style-name="P7">J’en ai terminé, jusqu’à la prochaine ignominie de Ben Gvir.</text:p>
      <text:p text:style-name="P7">Pour remettre le couvert sur le sujet, inépuisable avec lui ou sans lui.</text:p>
      <text:p text:style-name="P15">Y’a du monde au guichet de la Mort.</text:p>
      <text:p text:style-name="P7"><text:soft-page-break/>Vous pouvez reprendre votre <text:span text:style-name="T13">ronron</text:span>, dans vos nuit bercées du silence, des pays où les bombes <text:span text:style-name="T13">respectent le sommeil des gens !</text:span></text:p>
      <text:p text:style-name="P6"><text:s/></text:p>
      <text:p text:style-name="P4"/>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Lucida Sans1" svg:font-family="'Lucida 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fr" fo:country="FR"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6-09-05T11:13:51.089000000</meta:creation-date>
    <dc:date>2026-09-07T17:18:15.847000000</dc:date>
    <meta:editing-duration>PT16H43M56S</meta:editing-duration>
    <meta:editing-cycles>6</meta:editing-cycles>
    <meta:generator>LibreOffice/7.0.3.1$Windows_X86_64 LibreOffice_project/d7547858d014d4cf69878db179d326fc3483e082</meta:generator>
    <meta:document-statistic meta:table-count="0" meta:image-count="0" meta:object-count="0" meta:page-count="3" meta:paragraph-count="56" meta:word-count="734" meta:character-count="4385" meta:non-whitespace-character-count="3699"/>
  </office:meta>
</office:document-meta>
</file>