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192a57" officeooo:paragraph-rsid="00192a57"/>
    </style:style>
    <style:style style:name="P2" style:family="paragraph" style:parent-style-name="Standard">
      <style:text-properties officeooo:rsid="001b2285" officeooo:paragraph-rsid="001b2285"/>
    </style:style>
    <style:style style:name="P3" style:family="paragraph" style:parent-style-name="Standard">
      <style:text-properties officeooo:paragraph-rsid="001cd1aa"/>
    </style:style>
    <style:style style:name="P4" style:family="paragraph" style:parent-style-name="Standard">
      <style:text-properties officeooo:rsid="001ce3c1" officeooo:paragraph-rsid="001ce3c1"/>
    </style:style>
    <style:style style:name="P5" style:family="paragraph" style:parent-style-name="Standard">
      <style:text-properties officeooo:paragraph-rsid="001ce3c1"/>
    </style:style>
    <style:style style:name="P6" style:family="paragraph" style:parent-style-name="Standard">
      <style:text-properties fo:font-size="16pt" fo:font-weight="bold" style:font-size-asian="16pt" style:font-weight-asian="bold" style:font-size-complex="16pt" style:font-weight-complex="bold"/>
    </style:style>
    <style:style style:name="P7" style:family="paragraph" style:parent-style-name="Standard">
      <style:text-properties fo:font-size="16pt" fo:font-weight="bold" officeooo:rsid="0020d8e1" officeooo:paragraph-rsid="0020d8e1" style:font-size-asian="16pt" style:font-weight-asian="bold" style:font-size-complex="16pt" style:font-weight-complex="bold"/>
    </style:style>
    <style:style style:name="P8" style:family="paragraph" style:parent-style-name="Standard">
      <style:text-properties fo:font-size="16pt" fo:font-weight="normal" officeooo:rsid="00192a57" officeooo:paragraph-rsid="00192a57" style:font-size-asian="16pt" style:font-weight-asian="normal" style:font-size-complex="16pt" style:font-weight-complex="normal"/>
    </style:style>
    <style:style style:name="P9" style:family="paragraph" style:parent-style-name="Standard">
      <style:text-properties fo:font-size="16pt" fo:font-weight="normal" officeooo:rsid="001b2285" officeooo:paragraph-rsid="001b2285" style:font-size-asian="16pt" style:font-weight-asian="normal" style:font-size-complex="16pt" style:font-weight-complex="normal"/>
    </style:style>
    <style:style style:name="P10" style:family="paragraph" style:parent-style-name="Standard">
      <style:text-properties fo:font-size="16pt" fo:font-weight="normal" officeooo:rsid="001cd1aa" officeooo:paragraph-rsid="001cd1aa" style:font-size-asian="16pt" style:font-weight-asian="normal" style:font-size-complex="16pt" style:font-weight-complex="normal"/>
    </style:style>
    <style:style style:name="P11" style:family="paragraph" style:parent-style-name="Standard">
      <style:text-properties fo:font-size="16pt" fo:font-weight="normal" officeooo:rsid="001ce3c1" officeooo:paragraph-rsid="001ce3c1" style:font-size-asian="16pt" style:font-weight-asian="normal" style:font-size-complex="16pt" style:font-weight-complex="normal"/>
    </style:style>
    <style:style style:name="P12" style:family="paragraph" style:parent-style-name="Standard">
      <style:text-properties fo:font-size="16pt" fo:font-weight="normal" officeooo:rsid="00253699" officeooo:paragraph-rsid="00253699" style:font-size-asian="16pt" style:font-weight-asian="normal" style:font-size-complex="16pt" style:font-weight-complex="normal"/>
    </style:style>
    <style:style style:name="P13" style:family="paragraph" style:parent-style-name="Standard">
      <style:text-properties officeooo:paragraph-rsid="00179934"/>
    </style:style>
    <style:style style:name="T1" style:family="text">
      <style:text-properties fo:font-size="16pt" fo:font-weight="bold" style:font-size-asian="16pt" style:font-weight-asian="bold" style:font-size-complex="16pt" style:font-weight-complex="bold"/>
    </style:style>
    <style:style style:name="T2" style:family="text">
      <style:text-properties fo:font-size="16pt" fo:font-weight="bold" officeooo:rsid="0020d8e1" style:font-size-asian="16pt" style:font-weight-asian="bold" style:font-size-complex="16pt" style:font-weight-complex="bold"/>
    </style:style>
    <style:style style:name="T3" style:family="text">
      <style:text-properties fo:font-size="16pt" fo:font-weight="normal" style:font-size-asian="16pt" style:font-weight-asian="normal" style:font-size-complex="16pt" style:font-weight-complex="normal"/>
    </style:style>
    <style:style style:name="T4" style:family="text">
      <style:text-properties fo:font-size="16pt" fo:font-weight="normal" officeooo:rsid="00192a57" style:font-size-asian="16pt" style:font-weight-asian="normal" style:font-size-complex="16pt" style:font-weight-complex="normal"/>
    </style:style>
    <style:style style:name="T5" style:family="text">
      <style:text-properties fo:font-size="16pt" fo:font-weight="normal" officeooo:rsid="001b2285" style:font-size-asian="16pt" style:font-weight-asian="normal" style:font-size-complex="16pt" style:font-weight-complex="normal"/>
    </style:style>
    <style:style style:name="T6" style:family="text">
      <style:text-properties fo:font-size="16pt" fo:font-weight="normal" officeooo:rsid="001cd1aa" style:font-size-asian="16pt" style:font-weight-asian="normal" style:font-size-complex="16pt" style:font-weight-complex="normal"/>
    </style:style>
    <style:style style:name="T7" style:family="text">
      <style:text-properties fo:font-size="16pt" fo:font-weight="normal" officeooo:rsid="001e0471" style:font-size-asian="16pt" style:font-weight-asian="normal" style:font-size-complex="16pt" style:font-weight-complex="normal"/>
    </style:style>
    <style:style style:name="T8" style:family="text">
      <style:text-properties fo:font-size="16pt" fo:font-weight="normal" officeooo:rsid="001ce3c1" style:font-size-asian="16pt" style:font-weight-asian="normal" style:font-size-complex="16pt" style:font-weight-complex="normal"/>
    </style:style>
    <style:style style:name="T9" style:family="text">
      <style:text-properties fo:font-size="16pt" fo:font-weight="normal" officeooo:rsid="001fe532" style:font-size-asian="16pt" style:font-weight-asian="normal" style:font-size-complex="16pt" style:font-weight-complex="normal"/>
    </style:style>
    <style:style style:name="T10" style:family="text">
      <style:text-properties fo:font-size="16pt" fo:font-weight="normal" officeooo:rsid="00243716" style:font-size-asian="16pt" style:font-weight-asian="normal" style:font-size-complex="16pt" style:font-weight-complex="normal"/>
    </style:style>
    <style:style style:name="T11" style:family="text">
      <style:text-properties fo:font-size="16pt" fo:font-weight="normal" officeooo:rsid="00179934" style:font-size-asian="16pt" style:font-weight-asian="normal" style:font-size-complex="16pt" style:font-weight-complex="normal"/>
    </style:style>
    <style:style style:name="T12" style:family="text">
      <style:text-properties fo:font-size="16pt" fo:font-weight="normal" officeooo:rsid="00248461" style:font-size-asian="16pt" style:font-weight-asian="normal" style:font-size-complex="16pt" style:font-weight-complex="normal"/>
    </style:style>
    <style:style style:name="T13" style:family="text">
      <style:text-properties fo:font-size="16pt" fo:font-weight="normal" officeooo:rsid="0025d623" style:font-size-asian="16pt" style:font-weight-asian="normal" style:font-size-complex="16pt" style:font-weight-complex="normal"/>
    </style:style>
    <style:style style:name="T14" style:family="text">
      <style:text-properties officeooo:rsid="00248461"/>
    </style:style>
    <style:style style:name="T15" style:family="text">
      <style:text-properties officeooo:rsid="0025d623"/>
    </style:style>
    <style:style style:name="T16" style:family="text">
      <style:text-properties officeooo:rsid="0026a31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
      <text:p text:style-name="P7">Sérial Killers.</text:p>
      <text:p text:style-name="P6"/>
      <text:p text:style-name="Standard"><text:span text:style-name="T1">« Marquant sa désapprobation concernant la baisse des opérations militaires israéliennes dans la bande de Gaza, sous la pression de Washington, et défendant les frappes ciblées dans l’enclave, le ministre de l’Etat hébreu </text:span><text:span text:style-name="T2">Itamar ben Gvir </text:span><text:span text:style-name="T1">appelle alors à tuer quotidiennement plusieurs dizaines de Gazaouis. </text:span><text:span text:style-name="Emphasis"><text:span text:style-name="T1">«Je pense que des éliminations ciblées devraient être menées chaque nuit à Gaza. Eliminez-en 30 ou 40»</text:span></text:span><text:span text:style-name="T1">, a-t-il déclaré. </text:span><text:span text:style-name="Emphasis"><text:span text:style-name="T1">«Pas seulement ceux qui vous mettent actuellement en danger» Ce sont des gens qui ne devraient pas être en vie»</text:span></text:span><text:span text:style-name="T1">, a-t-il ajouté. </text:span><text:span text:style-name="Emphasis"><text:span text:style-name="T1">«Je leur fais déjà un compliment en les qualifiant d’êtres humains.»</text:span></text:span><text:span text:style-name="T1"> </text:span></text:p>
      <text:p text:style-name="P6"/>
      <text:p text:style-name="P13"><text:span text:style-name="T11">Pour les irréductibles qui croient encore et toujours à l’état de grâce d’Israël, pays mythique que </text:span><text:span text:style-name="T4">le </text:span><text:span text:style-name="T11">Dieu </text:span><text:span text:style-name="T4">unique </text:span><text:span text:style-name="T11">aurait donné au peuple « Ju</text:span><text:span text:style-name="T4">if »</text:span><text:span text:style-name="T11">, que ce ne sont rien que des balivernes d’une bible qui regorge d’histoires toutes plus branques les unes, branques les autres, parole de </text:span><text:span text:style-name="T4">mécréant breveté </text:span><text:span text:style-name="T12">en diableries</text:span><text:span text:style-name="T4">.</text:span></text:p>
      <text:p text:style-name="P8">1948, la Nakba.</text:p>
      <text:p text:style-name="P8">2026, Ben Gvir.</text:p>
      <text:p text:style-name="P1"><text:span text:style-name="T3">Entre ces deux points fixes, la lente agonie d’un peuple lâché par la pr</text:span><text:span text:style-name="T9">e</text:span><text:span text:style-name="T3">sque totalité du monde </text:span><text:span text:style-name="T12">politique en toc </text:span><text:span text:style-name="T3">connu.</text:span></text:p>
      <text:p text:style-name="P8">Ou alors une indignation de bon al<text:span text:style-name="T14">o</text:span>i.</text:p>
      <text:p text:style-name="P8">Les chancellerie font le boulot à coups de communiqués plus lénifiants les uns, plus accommodants les autres.</text:p>
      <text:p text:style-name="P1"><text:span text:style-name="T3">Nous avons l’insigne bonheur, à défaut d’honneur, m’sieur </text:span><text:span text:style-name="T5">Jean-Noël B</text:span><text:span text:style-name="T3">arrot, </text:span><text:span text:style-name="T5">un plus lénifiant n’existe pas, le seul exemplaire est d’chez nous.</text:span></text:p>
      <text:p text:style-name="P9">Qu’on à la pénible impression qu’il va fondre en larmes à tout instant.</text:p>
      <text:p text:style-name="P9">Ou qu’il fait les «gros yeux» aux méchants.</text:p>
      <text:p text:style-name="P9">Lesquels, <text:span text:style-name="T14">duquel, auquel, </text:span>on n’sait pas bien.</text:p>
      <text:p text:style-name="P9">Est-ce important en diplomatie ?</text:p>
      <text:p text:style-name="P2"><text:span text:style-name="T3">On n’sait </text:span><text:span text:style-name="T9">toujours </text:span><text:span text:style-name="T3">pas bien à not’ niveau d’étiage.</text:span></text:p>
      <text:p text:style-name="P9">Pis, avec la canicule qui assèche canaux et rivières.</text:p>
      <text:p text:style-name="P2"><text:span text:style-name="T3">La rodomontades </text:span><text:span text:style-name="T12">institunation</text:span><text:span text:style-name="T13">a</text:span><text:span text:style-name="T12">lisée.</text:span></text:p>
      <text:p text:style-name="P2"><text:span text:style-name="T3">E</text:span><text:span text:style-name="T6">n</text:span><text:span text:style-name="T3"> Palestine occupée, ce serait la ratonnade légalisée.</text:span></text:p>
      <text:p text:style-name="P9">De triste mémoire dans les mechtas des Aurès d’Algérie.</text:p>
      <text:p text:style-name="P9">Ou dans les rues de Paris dans les années soixante à l’exemple d<text:span text:style-name="T14">u <text:s/>massacre</text:span> <text:span text:style-name="T15">de </text:span>Charonne.</text:p>
      <text:p text:style-name="P10"><text:soft-page-break/>Car, bien avant les colons sionistes religieux ultras, qui ratonnent en Palestine, la Franceeeuuu éternelle<text:span text:style-name="T14">uuu</text:span> a donné le tempo dans son empire colonial.</text:p>
      <text:p text:style-name="P10">Et donc, les vieux réflexes impériaux pas morts.</text:p>
      <text:p text:style-name="P10"/>
      <text:p text:style-name="P10">Et puis, le célèbre trio de clowns « la liberté, l’égalité et la fraternité » doit servir à dorer la pilule des imbéciles heureux qui votent.</text:p>
      <text:p text:style-name="P10">M<text:span text:style-name="T16">a</text:span>is pas pousser le bouchon plus loin que de simples déclarations conformes à la procédure diplomatique.</text:p>
      <text:p text:style-name="P3"><text:span text:style-name="T6">Alors, camarades, femmes et hommes éveillé(e)s et conscients des affres du pays de Palestine, aux armes, debout</text:span><text:span text:style-name="T12">s</text:span><text:span text:style-name="T6"> , marchons, marchons, sus à toutes les servitudes et souffrances imposées aux peuples colonisés, plus nombreux que ceux qui sont</text:span><text:span text:style-name="T4"> </text:span><text:span text:style-name="T6">officiellement recensés.</text:span></text:p>
      <text:p text:style-name="P4"><text:span text:style-name="T6">B</text:span><text:span text:style-name="T3">ottons le cul des gouvernements, des partis, des affaires, des bourses et des taux d‘intérêt, des indices et autres baromètres du fric.</text:span></text:p>
      <text:p text:style-name="P11">Qu’un objectif, liberté pour le pays de Palestine ! </text:p>
      <text:p text:style-name="P4"><text:span text:style-name="T3">78 ans sous la botte du sionisme </text:span><text:span text:style-name="T10">(Nazisme).</text:span></text:p>
      <text:p text:style-name="P11">Un peu longuette l’histoire et qui risque de se pourvoir si la liberté, l’égalité et la fraternité sont <text:span text:style-name="T14">toujours et encore et de toute éternité </text:span>aussi crades.</text:p>
      <text:p text:style-name="P11">La voix d’outre tombe de nos partisans commence à nous siffler aux oreilles.</text:p>
      <text:p text:style-name="P11">Le nazisme a foutu son camp, le sionisme le foutra aussi m’sieur Ben Gvir !</text:p>
      <text:p text:style-name="P5"><text:span text:style-name="T8">La corde pour vous pendre </text:span><text:span text:style-name="T12">aussi qui</text:span><text:span text:style-name="T8"> est tressée et n’attend plus que votre col grassouillet pour l’en</text:span><text:span text:style-name="T7">lacer</text:span><text:span text:style-name="T8"> avec amour.</text:span></text:p>
      <text:p text:style-name="P11">La Camarde a de ces affections.</text:p>
      <text:p text:style-name="P12">Qui, pour le coup, nous agrées.</text:p>
      <text:p text:style-name="P11"/>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8-20T07:17:37.169000000</meta:creation-date>
    <dc:date>2026-08-24T17:03:52.267000000</dc:date>
    <meta:editing-duration>PT36M49S</meta:editing-duration>
    <meta:editing-cycles>9</meta:editing-cycles>
    <meta:generator>LibreOffice/7.0.3.1$Windows_X86_64 LibreOffice_project/d7547858d014d4cf69878db179d326fc3483e082</meta:generator>
    <meta:document-statistic meta:table-count="0" meta:image-count="0" meta:object-count="0" meta:page-count="2" meta:paragraph-count="33" meta:word-count="549" meta:character-count="3353" meta:non-whitespace-character-count="2834"/>
  </office:meta>
</office:document-meta>
</file>